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e" style:family="paragraph">
      <style:paragraph-properties fo:margin-bottom="0in" fo:line-height="200%"/>
    </style:style>
    <style:style style:name="P5" style:parent-style-name="Normale" style:family="paragraph">
      <style:paragraph-properties fo:margin-bottom="0in" fo:line-height="200%"/>
    </style:style>
    <style:style style:name="P6" style:parent-style-name="Normale" style:family="paragraph">
      <style:paragraph-properties fo:margin-bottom="0in" fo:line-height="150%"/>
      <style:text-properties fo:font-weight="bold" style:font-weight-asian="bold" style:font-weight-complex="bold" fo:font-size="9pt" style:font-size-asian="9pt" style:font-size-complex="9pt"/>
    </style:style>
    <style:style style:name="P7" style:parent-style-name="Normale" style:family="paragraph">
      <style:paragraph-properties fo:margin-bottom="0in" fo:line-height="200%"/>
    </style:style>
    <style:style style:name="P8" style:parent-style-name="Normale" style:family="paragraph">
      <style:paragraph-properties fo:margin-bottom="0in" fo:line-height="115%"/>
      <style:text-properties fo:font-size="10pt" style:font-size-asian="10pt" style:font-size-complex="10pt"/>
    </style:style>
    <style:style style:name="P9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0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1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2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3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4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5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6" style:parent-style-name="Paragrafoelenco" style:list-style-name="LFO1" style:family="paragraph">
      <style:paragraph-properties fo:margin-bottom="0in"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P17" style:parent-style-name="Paragrafoelenco" style:list-style-name="LFO1" style:family="paragraph">
      <style:paragraph-properties fo:line-height="115%" fo:margin-left="0.1972in" fo:text-indent="-0.1972in">
        <style:tab-stops/>
      </style:paragraph-properties>
      <style:text-properties fo:font-size="10pt" style:font-size-asian="10pt" style:font-size-complex="10pt"/>
    </style:style>
    <style:style style:name="TableColumn19" style:family="table-column">
      <style:table-column-properties style:column-width="2.5562in"/>
    </style:style>
    <style:style style:name="TableColumn20" style:family="table-column">
      <style:table-column-properties style:column-width="1.0361in"/>
    </style:style>
    <style:style style:name="TableColumn21" style:family="table-column">
      <style:table-column-properties style:column-width="1.3784in"/>
    </style:style>
    <style:style style:name="TableColumn22" style:family="table-column">
      <style:table-column-properties style:column-width="2.2118in"/>
    </style:style>
    <style:style style:name="Table18" style:family="table">
      <style:table-properties style:width="7.1826in" fo:margin-left="0in" table:align="lef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e" style:family="paragraph">
      <style:paragraph-properties fo:margin-bottom="0in" fo:line-height="115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e" style:family="paragraph">
      <style:paragraph-properties fo:margin-bottom="0in" fo:line-height="115%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e" style:family="paragraph">
      <style:paragraph-properties fo:margin-bottom="0in" fo:line-height="115%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e" style:family="paragraph">
      <style:paragraph-properties fo:margin-bottom="0in" fo:line-height="115%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e" style:family="paragraph">
      <style:paragraph-properties fo:margin-bottom="0in" fo:line-height="200%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e" style:family="paragraph">
      <style:paragraph-properties fo:margin-bottom="0in" fo:line-height="200%"/>
    </style:style>
    <style:style style:name="T37" style:parent-style-name="Car.predefinitoparagrafo" style:family="text">
      <style:text-properties style:font-name="Wingdings" style:font-name-asian="Wingdings" style:font-name-complex="Wingdings"/>
    </style:style>
    <style:style style:name="T38" style:parent-style-name="Car.predefinitoparagrafo" style:family="text">
      <style:text-properties style:font-name="Wingdings" style:font-name-asian="Wingdings" style:font-name-complex="Wingdings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fo:margin-bottom="0in" fo:line-height="200%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e" style:family="paragraph">
      <style:paragraph-properties fo:margin-bottom="0in" fo:line-height="200%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e" style:family="paragraph">
      <style:paragraph-properties fo:margin-bottom="0in" fo:line-height="2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e" style:family="paragraph">
      <style:paragraph-properties fo:margin-bottom="0in" fo:line-height="200%"/>
    </style:style>
    <style:style style:name="T48" style:parent-style-name="Car.predefinitoparagrafo" style:family="text">
      <style:text-properties style:font-name="Wingdings" style:font-name-asian="Wingdings" style:font-name-complex="Wingdings"/>
    </style:style>
    <style:style style:name="T49" style:parent-style-name="Car.predefinitoparagrafo" style:family="text">
      <style:text-properties style:font-name="Wingdings" style:font-name-asian="Wingdings" style:font-name-complex="Wingdings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e" style:family="paragraph">
      <style:paragraph-properties fo:margin-bottom="0in" fo:line-height="200%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margin-bottom="0in" fo:line-height="200%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e" style:family="paragraph">
      <style:paragraph-properties fo:margin-bottom="0in" fo:line-height="200%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fo:margin-bottom="0in" fo:line-height="200%"/>
    </style:style>
    <style:style style:name="T59" style:parent-style-name="Car.predefinitoparagrafo" style:family="text">
      <style:text-properties style:font-name="Wingdings" style:font-name-asian="Wingdings" style:font-name-complex="Wingdings"/>
    </style:style>
    <style:style style:name="T60" style:parent-style-name="Car.predefinitoparagrafo" style:family="text">
      <style:text-properties style:font-name="Wingdings" style:font-name-asian="Wingdings" style:font-name-complex="Wingdings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fo:margin-bottom="0in" fo:line-height="200%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e" style:family="paragraph">
      <style:paragraph-properties fo:margin-bottom="0in" fo:line-height="200%"/>
    </style:style>
    <style:style style:name="P65" style:parent-style-name="Normale" style:family="paragraph">
      <style:paragraph-properties fo:text-align="center" fo:margin-bottom="0in"/>
      <style:text-properties fo:font-weight="bold" style:font-weight-asian="bold" style:font-weight-complex="bold"/>
    </style:style>
    <style:style style:name="P66" style:parent-style-name="Normale" style:family="paragraph">
      <style:paragraph-properties fo:margin-bottom="0in" fo:line-height="100%"/>
    </style:style>
  </office:automatic-styles>
  <office:body>
    <office:text text:use-soft-page-breaks="true">
      <text:p text:style-name="P1"><text:s text:c="2"/>Consenso informato alla vaccinazione</text:p>
      <text:p text:style-name="P4">Nome e Cognome del vaccinando: ________________________________________________________<text:s/></text:p>
      <text:p text:style-name="P5">Codice fiscale: ________________________ Nato/a <text:s/>_____________________ il___/___/_______</text:p>
      <text:p text:style-name="P6"><text:s/>In caso di<text:s/>soggetto incapace (dati identificativi del Rappresentante Legale):<text:s/></text:p>
      <text:p text:style-name="P7">Rappresentante Legale (tutore o altro):_____________________________ nato a _______ <text:s text:c="9"/>il___/___/_______ Identificato tramite ______________________ rilasciato da______________________________ il___/___/______</text:p>
      <text:p text:style-name="P8">Il/la sottoscritt__/_______________________________________________________ consapevole delle responsabilità e delle conseguenze civili e penali, previsti in caso di dichiarazioni mendaci e/o formazione od uso di atti falsi, anche ai sensi e per gli effetti dell’art. 76 del D.P.R. 445/2000 e s.m.i, nonché in caso di esibizione di atti contenenti dati non più corrispondenti a verità, DICHIARA sotto la propria responsabilità: di aver ricevuto tramite materiale informativo (anche multilingue) specifico sull’argomento che mi è stato preventivamente consegnato e di cui ho compreso il contenuto e/o tramite colloquio con un medico/operatore sanitario un’informazione comprensibile, adeguata ed esauriente:<text:s/></text:p>
      <text:list text:style-name="LFO1" text:continue-numbering="true">
        <text:list-item>
          <text:p text:style-name="P9">sulla modalità di effettuazione della/e vaccinazione/i e la via di somministrazione del/i vaccino/i;<text:s/></text:p>
        </text:list-item>
        <text:list-item>
          <text:p text:style-name="P10">sui vantaggi, il grado di efficacia e gli effetti collaterali della vaccinazione nonché delle possibili conseguenze sanitarie derivanti dalla mancata vaccinazione;</text:p>
        </text:list-item>
        <text:list-item>
          <text:p text:style-name="P11">sulle condizioni morbose che costituiscono controindicazione alla vaccinazione;<text:s/></text:p>
        </text:list-item>
        <text:list-item>
          <text:p text:style-name="P12">sugli eventuali effetti collaterali della/e vaccinazione/i e probabilità del loro verificarsi, nonché delle possibilità e modalità di loro trattamento;</text:p>
        </text:list-item>
        <text:list-item>
          <text:p text:style-name="P13">sulla possibilità di richiedere, in qualsiasi momento, un ulteriore colloquio per poter acquisire ulteriori informazioni;</text:p>
        </text:list-item>
        <text:list-item>
          <text:p text:style-name="P14">sulla possibilità di revocare il presente consenso in qualsiasi momento, con conseguente mancata o ridotta protezione nei confronti della/e malattia/e per cui si vaccina;<text:s/></text:p>
        </text:list-item>
        <text:list-item>
          <text:p text:style-name="P15">di<text:s/>essere stato/a invitato/a a trattenermi presso l’Ambulatorio per i quindici minuti successivi alla somministrazione, per eventuali interventi del personale medico in presenza di reazioni da ipersensibilità da vaccini;<text:s/></text:p>
        </text:list-item>
        <text:list-item>
          <text:p text:style-name="P16">di aver riferito corrette informazioni sul mio stato di salute/sullo stato di salute del vaccinando;<text:s/></text:p>
        </text:list-item>
        <text:list-item>
          <text:p text:style-name="P17">e quindi di ACCONSENTIRE / NON ACCONSENTIRE alle seguenti vaccinazioni proposte:<text:s/></text:p>
        </text:list-item>
      </text:list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>Acconsento<text:s/></text:p>
          </table:table-cell>
          <table:table-cell table:style-name="TableCell28">
            <text:p text:style-name="P29">Data</text:p>
          </table:table-cell>
          <table:table-cell table:style-name="TableCell30">
            <text:p text:style-name="P31">FIRMA</text:p>
          </table:table-cell>
        </table:table-row>
        <table:table-row table:style-name="TableRow32">
          <table:table-cell table:style-name="TableCell33">
            <text:p text:style-name="P34">Vaccino 1</text:p>
          </table:table-cell>
          <table:table-cell table:style-name="TableCell35">
            <text:p text:style-name="P36">SI<text:s/><text:span text:style-name="T37"></text:span><text:s/>NO<text:s/><text:span text:style-name="T38">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Vaccino 2</text:p>
          </table:table-cell>
          <table:table-cell table:style-name="TableCell46">
            <text:p text:style-name="P47">SI<text:s/><text:span text:style-name="T48"></text:span><text:s/>NO<text:s/><text:span text:style-name="T49"></text:span>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Vaccino<text:s/>3</text:p>
          </table:table-cell>
          <table:table-cell table:style-name="TableCell57">
            <text:p text:style-name="P58">SI<text:s/><text:span text:style-name="T59"></text:span><text:s/>NO<text:s/><text:span text:style-name="T60">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</table:table>
      <text:p text:style-name="Normale"/>
      <text:p text:style-name="Normale">Data<text:s/>____/_____/_2025 <text:s text:c="5"/>Firma (vaccinando o legale rappresentante_____________________________</text:p>
      <text:p text:style-name="P65">Informativa</text:p>
      <text:p text:style-name="P66">Io sottoscritto dichiaro di aver fornito informazioni sulla/i vaccinazione/i non accettata/e dal vaccinando, attraverso COLLOQUIO<text:s/>INFORMATIVO e DOCUMENTAZIONE SPECIFICA ovvero SCHEDA INFORMATIVA MULTILINGUE. Per la/le vaccinazione/a proposta/e, sono state affrontate le tematiche relative alle rispettive patologie, ai vaccini utilizzati e alle modalità e sede di somministrazione, ai rischi e conseguenze della mancata vaccinazione, alle controindicazioni e ai possibili effetti collaterali e sono state fornite indicazioni sulla normativa (L.210/92) in caso di eventi avversi gravi alle vaccinazioni obbligatorie. Ho inoltre verificato che<text:s/>le informazioni fornite sono state recepite dall’utente.<text:s/></text:p>
      <text:p text:style-name="Normale"/>
      <text:p text:style-name="Normale">Data ______/______/2025 <text:s text:c="14"/>Timbro e Firma dell’operatore sanitario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T2" style:parent-style-name="Car.predefinitoparagrafo" style:family="text">
      <style:text-properties fo:font-weight="bold" style:font-weight-asian="bold" style:font-weight-complex="bold" fo:font-size="14pt" style:font-size-asian="14pt" style:font-size-complex="14pt"/>
    </style:style>
    <style:style style:name="T3" style:parent-style-name="Car.predefinitoparagrafo" style:family="text">
      <style:text-properties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ormale"><text:span text:style-name="T2"><draw:frame draw:style-name="a0" draw:name="Immagine 1" text:anchor-type="as-char" svg:x="0in" svg:y="0in" svg:width="1.44452in" svg:height="0.4028in" style:rel-width="scale" style:rel-height="scale"><draw:image xlink:href="media/image1.png" xlink:type="simple" xlink:show="embed" xlink:actuate="onLoad"/><svg:title/><svg:desc/></draw:frame></text:span><text:span text:style-name="T3"><text:s text:c="2"/>CENTRO VACCINALE MMG dott.ssa DE MARIA RENATA</text:span></text:p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Renata De Maria</meta:initial-creator>
    <dc:creator>Renata De Maria</dc:creator>
    <meta:creation-date>2025-09-17T22:29:00Z</meta:creation-date>
    <dc:date>2025-09-17T22:32:00Z</dc:date>
    <meta:template xlink:href="Normal.dotm" xlink:type="simple"/>
    <meta:editing-cycles>4</meta:editing-cycles>
    <meta:editing-duration>PT180S</meta:editing-duration>
    <meta:document-statistic meta:page-count="1" meta:paragraph-count="6" meta:word-count="512" meta:character-count="3425" meta:row-count="24" meta:non-whitespace-character-count="2919"/>
  </office:meta>
</office:document-meta>
</file>